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margin-left="0in" fo:margin-right="0in" fo:text-indent="0in" style:auto-text-indent="false"/>
    </style:style>
    <style:style style:name="P1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2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3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4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7" style:family="paragraph" style:parent-style-name="Standard">
      <style:paragraph-properties fo:margin-top="0.0835in" fo:margin-bottom="0in"/>
    </style:style>
    <style:style style:name="P28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3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7"/>
      <text:p text:style-name="Standard">Датум: 13<text:span text:style-name="T15">.08.2026</text:span>.</text:p>
      <text:p text:style-name="P21"><text:s text:c="33"/></text:p>
      <text:p text:style-name="P12">ПОЗИВ ЗА ПОДНОШЕЊЕ ПОНУДА</text:p>
      <text:p text:style-name="P18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Плоча за сечење,паљена жица,тоцило,силикон,клингерит</text:span></text:p>
      <text:p text:style-name="P20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16</text:span><text:span text:style-name="T17">.000,00 дин.</text:span></text:p>
      <text:p text:style-name="P10"/>
      <text:p text:style-name="P19"><text:s text:c="6"/>4. Начин преузимања конкурсне документације:</text:p>
      <text:p text:style-name="P20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19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7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/>
      <text:p text:style-name="P27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24">*<text:span text:style-name="T15">Понуде које услов плаћања ставе компензацију за угаљ биће одбијене и сматраће се неважећим. </text:span></text:p>
      <text:p text:style-name="P2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9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2"/>
      <text:p text:style-name="P22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2"/>
      <text:p text:style-name="P26">*Добављач је дужан по закону да нам изда е-отпремницу и е-фактуру, у супротном задржавамо <text:s/>право да такву понуду одбијемо. </text:p>
      <text:p text:style-name="P26">*<text:span text:style-name="T15">Потребно је да фактуру региструје у ЦРФ ради даље обраде.</text:span></text:p>
      <text:p text:style-name="P26"/>
      <text:p text:style-name="P22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13.08.</text:span><text:span text:style-name="T15"> до <text:s/></text:span><text:span text:style-name="T18">19.08.2026</text:span><text:span text:style-name="T15">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2715207977120449094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19"><text:s text:c="3"/></text:p>
      <text:list xml:id="list7353531649736126823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58</meta:editing-cycles>
    <meta:print-date>2026-07-06T09:33:28.97</meta:print-date>
    <meta:creation-date>2023-02-02T10:19:00</meta:creation-date>
    <dc:date>2026-08-13T08:12:05.20</dc:date>
    <meta:editing-duration>P1DT1H56M11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20" meta:character-count="300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